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Mangal" svg:font-family="Mangal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0">
      <style:table-cell-properties style:vertical-align="automatic" fo:background-color="transparent" style:cell-protect="protected"/>
      <style:text-properties fo:color="#333399" style:font-name="Arial1" style:font-name-asian="Arial1" style:font-name-complex="Arial1" fo:font-size="11pt" style:font-size-asian="11pt" style:font-size-complex="11pt"/>
    </style:style>
    <style:style style:name="ce3" style:family="table-cell" style:parent-style-name="Excel_32_Built-in_32_Normal" style:data-style-name="N0">
      <style:table-cell-properties style:vertical-align="automatic" fo:background-color="#CCFFFF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4" style:family="table-cell" style:parent-style-name="Excel_32_Built-in_32_Normal" style:data-style-name="N0">
      <style:table-cell-properties style:vertical-align="automatic" fo:background-color="#CCFFFF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5" style:family="table-cell" style:parent-style-name="Excel_32_Built-in_32_Normal" style:data-style-name="N0">
      <style:table-cell-properties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6" style:family="table-cell" style:parent-style-name="Excel_32_Built-in_32_Normal" style:data-style-name="N0">
      <style:table-cell-properties fo:border="thin solid #000000" style:vertical-align="automatic" fo:background-color="transparent" style:cell-protect="protected"/>
      <style:text-properties fo:color="#000000" style:font-name="Arial1" style:font-name-asian="Arial1" style:font-name-complex="Arial1" fo:font-size="10pt" style:font-size-asian="10pt" style:font-size-complex="10pt"/>
    </style:style>
    <style:style style:name="ce7" style:family="table-cell" style:parent-style-name="Excel_32_Built-in_32_Normal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0pt" style:font-size-asian="10pt" style:font-size-complex="10pt"/>
    </style:style>
    <style:style style:name="ce8" style:family="table-cell" style:parent-style-name="Excel_32_Built-in_32_Normal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9" style:family="table-cell" style:parent-style-name="Excel_32_Built-in_32_Normal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10" style:family="table-cell" style:parent-style-name="Excel_32_Built-in_32_Normal" style:data-style-name="N2">
      <style:table-cell-properties fo:border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11" style:family="table-cell" style:parent-style-name="Excel_32_Built-in_32_Normal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12" style:family="table-cell" style:parent-style-name="Excel_32_Built-in_32_Normal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13" style:family="table-cell" style:parent-style-name="Excel_32_Built-in_32_Normal" style:data-style-name="N0">
      <style:table-cell-properties fo:border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14" style:family="table-cell" style:parent-style-name="Excel_32_Built-in_32_Normal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1" style:font-name-asian="Arial1" style:font-name-complex="Arial1" fo:font-size="11pt" style:font-size-asian="11pt" style:font-size-complex="11pt"/>
    </style:style>
    <style:style style:name="ce15" style:family="table-cell" style:parent-style-name="Excel_32_Built-in_32_Normal" style:data-style-name="N0">
      <style:table-cell-properties fo:border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16" style:family="table-cell" style:parent-style-name="Excel_32_Built-in_32_Normal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17" style:family="table-cell" style:parent-style-name="Excel_32_Built-in_32_Normal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18" style:family="table-cell" style:parent-style-name="Excel_32_Built-in_32_Normal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1" style:font-name-asian="Arial1" style:font-name-complex="Arial1" fo:font-size="11pt" style:font-size-asian="11pt" style:font-size-complex="11pt"/>
    </style:style>
    <style:style style:name="ce19" style:family="table-cell" style:parent-style-name="Excel_32_Built-in_32_Normal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0" style:family="table-cell" style:parent-style-name="Excel_32_Built-in_32_Normal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1" style:family="table-cell" style:parent-style-name="Excel_32_Built-in_32_Normal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2" style:family="table-cell" style:parent-style-name="Excel_32_Built-in_32_Normal" style:data-style-name="N2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3" style:family="table-cell" style:parent-style-name="Excel_32_Built-in_32_Normal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1" style:font-name-asian="Arial1" style:font-name-complex="Arial1" fo:font-size="11pt" style:font-size-asian="11pt" style:font-size-complex="11pt"/>
    </style:style>
    <style:style style:name="ce24" style:family="table-cell" style:parent-style-name="Excel_32_Built-in_32_Normal" style:data-style-name="N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5" style:family="table-cell" style:parent-style-name="Excel_32_Built-in_32_Normal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6" style:family="table-cell" style:parent-style-name="Excel_32_Built-in_32_Normal" style:data-style-name="N2">
      <style:table-cell-properties fo:border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7" style:family="table-cell" style:parent-style-name="Excel_32_Built-in_32_Normal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28" style:family="table-cell" style:parent-style-name="Excel_32_Built-in_32_Normal" style:data-style-name="N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29" style:family="table-cell" style:parent-style-name="Excel_32_Built-in_32_Normal" style:data-style-name="N0">
      <style:table-cell-properties fo:border="thin solid #000000" style:vertical-align="automatic" fo:background-color="#CCFFFF" style:cell-protect="protected"/>
      <style:text-properties fo:color="#000000" style:font-name="Arial1" style:font-name-asian="Arial1" style:font-name-complex="Arial1" fo:font-size="10pt" style:font-size-asian="10pt" style:font-size-complex="10pt"/>
    </style:style>
    <style:style style:name="ce30" style:family="table-cell" style:parent-style-name="Excel_32_Built-in_32_Normal" style:data-style-name="N0">
      <style:table-cell-properties fo:border="thin solid #000000" style:vertical-align="automatic" fo:background-color="#CCFFFF" style:cell-protect="protected"/>
      <style:text-properties fo:color="#000000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31" style:family="table-cell" style:parent-style-name="Excel_32_Built-in_32_Normal" style:data-style-name="N0">
      <style:table-cell-properties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32" style:family="table-cell" style:parent-style-name="Excel_32_Built-in_32_Normal" style:data-style-name="N2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33" style:family="table-cell" style:parent-style-name="Excel_32_Built-in_32_Normal" style:data-style-name="N2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/>
    </style:style>
    <style:style style:name="ce34" style:family="table-cell" style:parent-style-name="Excel_32_Built-in_32_Normal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35" style:family="table-cell" style:parent-style-name="Excel_32_Built-in_32_Normal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e36" style:family="table-cell" style:parent-style-name="Excel_32_Built-in_32_Normal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Arial1" style:font-name-asian="Arial1" style:font-name-complex="Arial1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10.0965cm"/>
    </style:style>
    <style:style style:name="co4" style:family="table-column">
      <style:table-column-properties fo:break-before="auto" style:column-width="2.0955cm"/>
    </style:style>
    <style:style style:name="co5" style:family="table-column">
      <style:table-column-properties fo:break-before="auto" style:column-width="2.07433333333333cm"/>
    </style:style>
    <style:style style:name="co6" style:family="table-column">
      <style:table-column-properties fo:break-before="auto" style:column-width="2.413cm"/>
    </style:style>
    <style:style style:name="co7" style:family="table-column">
      <style:table-column-properties fo:break-before="auto" style:column-width="2.3495cm"/>
    </style:style>
    <style:style style:name="co8" style:family="table-column">
      <style:table-column-properties fo:break-before="auto" style:column-width="2.37066666666667cm"/>
    </style:style>
    <style:style style:name="ro1" style:family="table-row">
      <style:table-row-properties style:row-height="13.8pt" style:use-optimal-row-height="tru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Full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251" table:default-cell-style-name="ce5"/>
        <table:table-column table:style-name="co7" table:number-columns-repeated="767" table:default-cell-style-name="ce1"/>
        <table:table-column table:style-name="co8" table:number-columns-repeated="15360" table:default-cell-style-name="ce1"/>
        <table:table-row table:style-name="ro1">
          <table:table-cell table:style-name="ce2"/>
          <table:table-cell office:value-type="string" table:style-name="ce3">
            <text:p>FUNDACIÓ ANTONI CAMBRODÍ <text:s text:c="4"/>BALANÇ <text:s text:c="5"/>Exercici 2024</text:p>
          </table:table-cell>
          <table:table-cell table:style-name="ce4"/>
          <table:table-cell office:value-type="string" table:style-name="ce4">
            <text:p>Exercici N</text:p>
          </table:table-cell>
          <table:table-cell office:value-type="string" table:style-name="ce4">
            <text:p>Exercici N-1</text:p>
          </table:table-cell>
          <table:table-cell table:style-name="ce2">
            <draw:frame draw:z-index="1" draw:id="id0" draw:style-name="a0" draw:name="Imagen 3" svg:x="0.025in" svg:y="0.03333in" svg:width="1.81667in" svg:height="0.6048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8"/>
        </table:table-row>
        <table:table-row table:style-name="ro2">
          <table:table-cell table:style-name="ce2"/>
          <table:table-cell office:value-type="string" table:style-name="ce6">
            <text:p>NÚM. DELS COMPTES</text:p>
          </table:table-cell>
          <table:table-cell office:value-type="string" table:style-name="ce6">
            <text:p>ACTIU</text:p>
          </table:table-cell>
          <table:table-cell office:value-type="string" table:style-name="ce7">
            <text:p>IMPORT</text:p>
          </table:table-cell>
          <table:table-cell office:value-type="string" table:style-name="ce7">
            <text:p>IMPORT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8"/>
          <table:table-cell office:value-type="string" table:style-name="ce9">
            <text:p>A)ACTIU NO CORRENT</text:p>
          </table:table-cell>
          <table:table-cell office:value-type="float" office:value="1085.74" table:style-name="ce10">
            <text:p>1085,74</text:p>
          </table:table-cell>
          <table:table-cell office:value-type="float" office:value="1416.5" table:style-name="ce10">
            <text:p>1416,5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12">
            <text:p>II.Immobilitzat material</text:p>
          </table:table-cell>
          <table:table-cell office:value-type="float" office:value="558.29999999999995" table:formula="of:=SUM([.D5:.D6])" table:style-name="ce10">
            <text:p>558,30</text:p>
          </table:table-cell>
          <table:table-cell office:value-type="float" office:value="889.06000000000006" table:formula="of:=SUM([.E5:.E6])" table:style-name="ce13">
            <text:p>889,06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4">
            <text:p>217 i 224</text:p>
          </table:table-cell>
          <table:table-cell office:value-type="string" table:style-name="ce12">
            <text:p>Equips per a processos d'informació i Mobiliari</text:p>
          </table:table-cell>
          <table:table-cell office:value-type="float" office:value="889.06" table:style-name="ce15">
            <text:p>889,06</text:p>
          </table:table-cell>
          <table:table-cell office:value-type="float" office:value="1244.9100000000001" table:style-name="ce15">
            <text:p>1244,9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281" table:style-name="ce14">
            <text:p>281</text:p>
          </table:table-cell>
          <table:table-cell office:value-type="string" table:style-name="ce12">
            <text:p>Amortització acumulada Immobilitzat Material</text:p>
          </table:table-cell>
          <table:table-cell office:value-type="float" office:value="-330.76" table:style-name="ce15">
            <text:p>-330,76</text:p>
          </table:table-cell>
          <table:table-cell office:value-type="float" office:value="-355.85" table:style-name="ce15">
            <text:p>-355,85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6"/>
          <table:table-cell office:value-type="string" table:style-name="ce5">
            <text:p>VI.Inversions financeres a llarg Termini</text:p>
          </table:table-cell>
          <table:table-cell office:value-type="float" office:value="527.44000000000005" table:formula="of:=SUM([.D8])" table:style-name="ce17">
            <text:p>527,44</text:p>
          </table:table-cell>
          <table:table-cell office:value-type="float" office:value="527.44000000000005" table:formula="of:=SUM([.E8])" table:style-name="ce17">
            <text:p>527,44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8">
            <text:p>255,258,26</text:p>
          </table:table-cell>
          <table:table-cell office:value-type="string" table:style-name="ce5">
            <text:p>4.Altres actius financers</text:p>
          </table:table-cell>
          <table:table-cell office:value-type="float" office:value="527.44000000000005" table:style-name="ce19">
            <text:p>527,44</text:p>
          </table:table-cell>
          <table:table-cell office:value-type="float" office:value="527.44000000000005" table:style-name="ce19">
            <text:p>527,44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20"/>
          <table:table-cell office:value-type="string" table:style-name="ce21">
            <text:p>B)ACTIU CORRENT</text:p>
          </table:table-cell>
          <table:table-cell office:value-type="float" office:value="33378.839999999997" table:style-name="ce10">
            <text:p>33378,84</text:p>
          </table:table-cell>
          <table:table-cell office:value-type="float" office:value="33043.129999999997" table:style-name="ce10">
            <text:p>33043,1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1">
            <text:p>30,31,32,33,34,35,36,(39), 407</text:p>
          </table:table-cell>
          <table:table-cell office:value-type="string" table:style-name="ce12">
            <text:p>I.Existències</text:p>
          </table:table-cell>
          <table:table-cell office:value-type="float" office:value="660.48" table:style-name="ce13">
            <text:p>660,48</text:p>
          </table:table-cell>
          <table:table-cell office:value-type="float" office:value="660.48" table:style-name="ce13">
            <text:p>660,48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6"/>
          <table:table-cell office:value-type="string" table:style-name="ce5">
            <text:p>II.Usuaris, patrocinadors i deutors de les activitats</text:p>
          </table:table-cell>
          <table:table-cell office:value-type="float" office:value="22993.56" table:formula="of:=SUM([.D12:.D13])" table:style-name="ce22">
            <text:p>22993,56</text:p>
          </table:table-cell>
          <table:table-cell office:value-type="float" office:value="25102.81" table:formula="of:=SUM([.E12:.E13])" table:style-name="ce22">
            <text:p>25102,8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23">
            <text:p>440,441,442,(447)</text:p>
          </table:table-cell>
          <table:table-cell office:value-type="string" table:style-name="ce9">
            <text:p>1.Usuaris i deutors per vendes i prestacions de serveis</text:p>
          </table:table-cell>
          <table:table-cell office:value-type="float" office:value="22993.56" table:style-name="ce24">
            <text:p>22993,56</text:p>
          </table:table-cell>
          <table:table-cell office:value-type="float" office:value="24864.75" table:style-name="ce24">
            <text:p>24864,75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471" table:style-name="ce23">
            <text:p>471</text:p>
          </table:table-cell>
          <table:table-cell office:value-type="string" table:style-name="ce9">
            <text:p>Administracions Pùbliques</text:p>
          </table:table-cell>
          <table:table-cell office:value-type="float" office:value="0" table:style-name="ce24">
            <text:p>0,00</text:p>
          </table:table-cell>
          <table:table-cell office:value-type="float" office:value="238.06" table:style-name="ce24">
            <text:p>238,06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6"/>
          <table:table-cell office:value-type="string" table:style-name="ce5">
            <text:p>VI.Efectiu i altres actius líquids equivalents</text:p>
          </table:table-cell>
          <table:table-cell office:value-type="float" office:value="9305.6" table:formula="of:=SUM([.D15:.D16])" table:style-name="ce22">
            <text:p>9305,60</text:p>
          </table:table-cell>
          <table:table-cell office:value-type="float" office:value="6720.12" table:formula="of:=SUM([.E15:.E16])" table:style-name="ce25">
            <text:p>6720,1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8">
            <text:p>570,572,574</text:p>
          </table:table-cell>
          <table:table-cell office:value-type="string" table:style-name="ce5">
            <text:p>1.Tresoreria</text:p>
          </table:table-cell>
          <table:table-cell office:value-type="float" office:value="9305.6" table:style-name="ce24">
            <text:p>9305,60</text:p>
          </table:table-cell>
          <table:table-cell office:value-type="float" office:value="6720.12" table:style-name="ce19">
            <text:p>6720,1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576" table:style-name="ce23">
            <text:p>576</text:p>
          </table:table-cell>
          <table:table-cell office:value-type="string" table:style-name="ce9">
            <text:p>2.Altres actius líquids equivalents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480.56700000000001" table:style-name="ce23">
            <text:p>480,567</text:p>
          </table:table-cell>
          <table:table-cell office:value-type="string" table:style-name="ce12">
            <text:p>V.Periodificacions a curt termini</text:p>
          </table:table-cell>
          <table:table-cell office:value-type="float" office:value="419.2" table:style-name="ce10">
            <text:p>419,20</text:p>
          </table:table-cell>
          <table:table-cell office:value-type="float" office:value="559.72" table:style-name="ce10">
            <text:p>559,7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8"/>
          <table:table-cell office:value-type="string" table:style-name="ce12">
            <text:p>TOTAL ACTIU (A+B)</text:p>
          </table:table-cell>
          <table:table-cell office:value-type="float" office:value="34464.58" table:style-name="ce10">
            <text:p>34464,58</text:p>
          </table:table-cell>
          <table:table-cell office:value-type="float" office:value="34459.629999999997" table:style-name="ce10">
            <text:p>34459,63</text:p>
          </table:table-cell>
          <table:table-cell table:style-name="ce2"/>
          <table:table-cell table:number-columns-repeated="16378"/>
        </table:table-row>
        <table:table-row table:style-name="ro2">
          <table:table-cell table:style-name="ce2"/>
          <table:table-cell office:value-type="string" table:style-name="ce6">
            <text:p>NÚM. DELS COMPTES</text:p>
          </table:table-cell>
          <table:table-cell office:value-type="string" table:style-name="ce6">
            <text:p>PATRIMONI NET I PASSIU</text:p>
          </table:table-cell>
          <table:table-cell office:value-type="string" table:style-name="ce6">
            <text:p>IMPORT</text:p>
          </table:table-cell>
          <table:table-cell office:value-type="string" table:style-name="ce6">
            <text:p>IMPORT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9">
            <text:p>A)PATRIMONI NET</text:p>
          </table:table-cell>
          <table:table-cell office:value-type="float" office:value="3846.79" table:style-name="ce13">
            <text:p>3846,79</text:p>
          </table:table-cell>
          <table:table-cell office:value-type="float" office:value="8644.25" table:style-name="ce13">
            <text:p>8644,25</text:p>
          </table:table-cell>
          <table:table-cell table:style-name="ce2"/>
          <table:table-cell table:number-columns-repeated="16378"/>
        </table:table-row>
        <table:table-row table:style-name="ro2">
          <table:table-cell table:style-name="ce2"/>
          <table:table-cell table:style-name="ce11"/>
          <table:table-cell office:value-type="string" table:style-name="ce12">
            <text:p>A-1)Fons Propis</text:p>
          </table:table-cell>
          <table:table-cell table:number-columns-repeated="2" table:style-name="ce13"/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5">
            <text:p>I.Fons dotacionals o fons socials</text:p>
          </table:table-cell>
          <table:table-cell office:value-type="float" office:value="1502.53" table:formula="of:=SUM([.D23])" table:style-name="ce17">
            <text:p>1502,53</text:p>
          </table:table-cell>
          <table:table-cell office:value-type="float" office:value="1502.53" table:formula="of:=SUM([.E23])" table:style-name="ce17">
            <text:p>1502,5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100.101" table:style-name="ce14">
            <text:p>100,101</text:p>
          </table:table-cell>
          <table:table-cell office:value-type="string" table:style-name="ce9">
            <text:p>1.Fons dotacionals o fons socials</text:p>
          </table:table-cell>
          <table:table-cell office:value-type="float" office:value="1502.53" table:style-name="ce27">
            <text:p>1502,53</text:p>
          </table:table-cell>
          <table:table-cell office:value-type="float" office:value="1502.53" table:style-name="ce27">
            <text:p>1502,5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5">
            <text:p>III.Exedents ejercicis anteriors</text:p>
          </table:table-cell>
          <table:table-cell office:value-type="float" office:value="7116.94" table:formula="of:=SUM([.D25])" table:style-name="ce17">
            <text:p>7116,94</text:p>
          </table:table-cell>
          <table:table-cell office:value-type="float" office:value="10324.93" table:formula="of:=SUM([.E25])" table:style-name="ce17">
            <text:p>10324,9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120" table:style-name="ce14">
            <text:p>120</text:p>
          </table:table-cell>
          <table:table-cell office:value-type="string" table:style-name="ce9">
            <text:p>1.Romanent</text:p>
          </table:table-cell>
          <table:table-cell office:value-type="float" office:value="7116.94" table:style-name="ce19">
            <text:p>7116,94</text:p>
          </table:table-cell>
          <table:table-cell office:value-type="float" office:value="10324.93" table:style-name="ce19">
            <text:p>10324,9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124" table:style-name="ce14">
            <text:p>124</text:p>
          </table:table-cell>
          <table:table-cell office:value-type="string" table:style-name="ce12">
            <text:p>IV.Excedents pendents d'aplicació en activitats estatutaries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129" table:style-name="ce14">
            <text:p>129</text:p>
          </table:table-cell>
          <table:table-cell office:value-type="string" table:style-name="ce12">
            <text:p>V.Exedent de l'exercici (positiu o negatiu)</text:p>
          </table:table-cell>
          <table:table-cell office:value-type="float" office:value="-4772.68" table:style-name="ce10">
            <text:p>-4772,68</text:p>
          </table:table-cell>
          <table:table-cell office:value-type="float" office:value="-3183.21" table:style-name="ce10">
            <text:p>-3183,2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12">
            <text:p>B-PASSIU NO CORRENT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12">
            <text:p>C-PASSIU CORRENT</text:p>
          </table:table-cell>
          <table:table-cell office:value-type="float" office:value="30617.79" table:style-name="ce10">
            <text:p>30617,79</text:p>
          </table:table-cell>
          <table:table-cell office:value-type="float" office:value="25815.38" table:style-name="ce10">
            <text:p>25815,38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5">
            <text:p>IV.Creditors per activitats i altres comptes a pagar</text:p>
          </table:table-cell>
          <table:table-cell office:value-type="float" office:value="29131.79" table:formula="of:=SUM([.D31:.D33])" table:style-name="ce28">
            <text:p>29131,79</text:p>
          </table:table-cell>
          <table:table-cell office:value-type="float" office:value="25394.38" table:formula="of:=SUM([.E31:.E33])" table:style-name="ce28">
            <text:p>25394,38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41" table:style-name="ce14">
            <text:p>41</text:p>
          </table:table-cell>
          <table:table-cell office:value-type="string" table:style-name="ce5">
            <text:p>2.Creditors varis</text:p>
          </table:table-cell>
          <table:table-cell office:value-type="float" office:value="23021.71" table:style-name="ce24">
            <text:p>23021,71</text:p>
          </table:table-cell>
          <table:table-cell office:value-type="float" office:value="16755.830000000002" table:style-name="ce24">
            <text:p>16755,8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465.46600000000001" table:style-name="ce14">
            <text:p>465,466</text:p>
          </table:table-cell>
          <table:table-cell office:value-type="string" table:style-name="ce5">
            <text:p>3.Personal (remuneracions pendents de pagament)</text:p>
          </table:table-cell>
          <table:table-cell office:value-type="float" office:value="1753.83" table:style-name="ce24">
            <text:p>1753,83</text:p>
          </table:table-cell>
          <table:table-cell office:value-type="float" office:value="5048.9399999999996" table:style-name="ce24">
            <text:p>5048,94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4">
            <text:p>475,476,477</text:p>
          </table:table-cell>
          <table:table-cell office:value-type="string" table:style-name="ce9">
            <text:p>4.Altres deutes amb les Administracions Públiques</text:p>
          </table:table-cell>
          <table:table-cell office:value-type="float" office:value="4356.25" table:style-name="ce24">
            <text:p>4356,25</text:p>
          </table:table-cell>
          <table:table-cell office:value-type="float" office:value="3589.61" table:style-name="ce24">
            <text:p>3589,6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485.56799999999998" table:style-name="ce14">
            <text:p>485,568</text:p>
          </table:table-cell>
          <table:table-cell office:value-type="string" table:style-name="ce12">
            <text:p>V.Periodificacions a curt termini</text:p>
          </table:table-cell>
          <table:table-cell office:value-type="float" office:value="1486" table:style-name="ce10">
            <text:p>1486,00</text:p>
          </table:table-cell>
          <table:table-cell office:value-type="float" office:value="421" table:style-name="ce10">
            <text:p>421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5"/>
          <table:table-cell office:value-type="string" table:style-name="ce15">
            <text:p>TOTAL PATRIMONI NET I PASSIU (A+B+C)</text:p>
          </table:table-cell>
          <table:table-cell office:value-type="float" office:value="34464.58" table:style-name="ce13">
            <text:p>34464,58</text:p>
          </table:table-cell>
          <table:table-cell office:value-type="float" office:value="34459.629999999997" table:style-name="ce13">
            <text:p>34459,6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29">
            <text:p>NÚM. DELS COMPTES</text:p>
          </table:table-cell>
          <table:table-cell office:value-type="string" table:style-name="ce30">
            <text:p>COMPTE DE RESULTATS</text:p>
          </table:table-cell>
          <table:table-cell office:value-type="string" table:style-name="ce29">
            <text:p>IMPORT</text:p>
          </table:table-cell>
          <table:table-cell office:value-type="string" table:style-name="ce29">
            <text:p>IMPORT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8"/>
          <table:table-cell office:value-type="string" table:style-name="ce31">
            <text:p>1. Ingressos per les activitats</text:p>
          </table:table-cell>
          <table:table-cell office:value-type="float" office:value="71261.600000000006" table:formula="of:=SUM([.D38:.D39])" table:style-name="ce28">
            <text:p>71261,60</text:p>
          </table:table-cell>
          <table:table-cell office:value-type="float" office:value="71051.42" table:formula="of:=SUM([.E38:.E39])" table:style-name="ce28">
            <text:p>71051,4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8">
            <text:p>700,705,(706),(708),(709)</text:p>
          </table:table-cell>
          <table:table-cell office:value-type="string" table:style-name="ce5">
            <text:p>a) Prestacions de serveis</text:p>
          </table:table-cell>
          <table:table-cell office:value-type="float" office:value="55491.12" table:style-name="ce24">
            <text:p>55491,12</text:p>
          </table:table-cell>
          <table:table-cell office:value-type="float" office:value="57360.68" table:style-name="ce24">
            <text:p>57360,68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721" table:style-name="ce23">
            <text:p>721</text:p>
          </table:table-cell>
          <table:table-cell office:value-type="string" table:style-name="ce9">
            <text:p>d) Subvencions, donacions, i altres Ingressos</text:p>
          </table:table-cell>
          <table:table-cell office:value-type="float" office:value="15770.48" table:style-name="ce32">
            <text:p>15770,48</text:p>
          </table:table-cell>
          <table:table-cell office:value-type="float" office:value="13690.74" table:style-name="ce33">
            <text:p>13690,74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8"/>
          <table:table-cell office:value-type="string" table:style-name="ce31">
            <text:p>5. Aprovisionaments</text:p>
          </table:table-cell>
          <table:table-cell office:value-type="float" office:value="0" table:style-name="ce28">
            <text:p>0,00</text:p>
          </table:table-cell>
          <table:table-cell office:value-type="float" office:value="0" table:style-name="ce28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23"/>
          <table:table-cell office:value-type="string" table:style-name="ce9">
            <text:p>a) consums i deteriorament d'existències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4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4" table:style-name="ce14">
            <text:p>64</text:p>
          </table:table-cell>
          <table:table-cell office:value-type="string" table:style-name="ce34">
            <text:p>7. Despeses de personal</text:p>
          </table:table-cell>
          <table:table-cell office:value-type="float" office:value="-37182.339999999997" table:style-name="ce13">
            <text:p>-37182,34</text:p>
          </table:table-cell>
          <table:table-cell office:value-type="float" office:value="-40581.83" table:style-name="ce10">
            <text:p>-40581,83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8"/>
          <table:table-cell office:value-type="string" table:style-name="ce31">
            <text:p>8. Altres despeses d'explotació</text:p>
          </table:table-cell>
          <table:table-cell office:value-type="float" office:value="-38534.589999999997" table:formula="of:=SUM([.D44:.D51])" table:style-name="ce28">
            <text:p>-38534,59</text:p>
          </table:table-cell>
          <table:table-cell office:value-type="float" office:value="-33296.949999999997" table:formula="of:=SUM([.E44:.E51])" table:style-name="ce17">
            <text:p>-33296,95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2" table:style-name="ce18">
            <text:p>622</text:p>
          </table:table-cell>
          <table:table-cell office:value-type="string" table:style-name="ce5">
            <text:p>a3)Reparacions</text:p>
          </table:table-cell>
          <table:table-cell office:value-type="float" office:value="0" table:style-name="ce24">
            <text:p>0,00</text:p>
          </table:table-cell>
          <table:table-cell office:value-type="float" office:value="0" table:style-name="ce24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3" table:style-name="ce18">
            <text:p>623</text:p>
          </table:table-cell>
          <table:table-cell office:value-type="string" table:style-name="ce5">
            <text:p>a4) Serveis professionals independents</text:p>
          </table:table-cell>
          <table:table-cell office:value-type="float" office:value="-30510.5" table:style-name="ce24">
            <text:p>-30510,50</text:p>
          </table:table-cell>
          <table:table-cell office:value-type="float" office:value="-27216.46" table:style-name="ce24">
            <text:p>-27216,46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5" table:style-name="ce18">
            <text:p>625</text:p>
          </table:table-cell>
          <table:table-cell office:value-type="string" table:style-name="ce5">
            <text:p>a6) Assegurances</text:p>
          </table:table-cell>
          <table:table-cell office:value-type="float" office:value="-813.76" table:style-name="ce24">
            <text:p>-813,76</text:p>
          </table:table-cell>
          <table:table-cell office:value-type="float" office:value="-600.76" table:style-name="ce24">
            <text:p>-600,76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6" table:style-name="ce18">
            <text:p>626</text:p>
          </table:table-cell>
          <table:table-cell office:value-type="string" table:style-name="ce5">
            <text:p>a7) Serveis bancaris</text:p>
          </table:table-cell>
          <table:table-cell office:value-type="float" office:value="-777.91" table:style-name="ce24">
            <text:p>-777,91</text:p>
          </table:table-cell>
          <table:table-cell office:value-type="float" office:value="-710.21" table:style-name="ce24">
            <text:p>-710,2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8" table:style-name="ce18">
            <text:p>628</text:p>
          </table:table-cell>
          <table:table-cell office:value-type="string" table:style-name="ce5">
            <text:p>a9) Subministraments</text:p>
          </table:table-cell>
          <table:table-cell office:value-type="float" office:value="-792.42" table:style-name="ce19">
            <text:p>-792,42</text:p>
          </table:table-cell>
          <table:table-cell office:value-type="float" office:value="-756.58" table:style-name="ce19">
            <text:p>-756,58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29" table:style-name="ce18">
            <text:p>629</text:p>
          </table:table-cell>
          <table:table-cell office:value-type="string" table:style-name="ce5">
            <text:p>a10) Altres serveis</text:p>
          </table:table-cell>
          <table:table-cell office:value-type="float" office:value="-1375.72" table:style-name="ce24">
            <text:p>-1375,72</text:p>
          </table:table-cell>
          <table:table-cell office:value-type="float" office:value="-1880.62" table:style-name="ce19">
            <text:p>-1880,6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8">
            <text:p>631,634,636,639</text:p>
          </table:table-cell>
          <table:table-cell office:value-type="string" table:style-name="ce5">
            <text:p>b) Tributs</text:p>
          </table:table-cell>
          <table:table-cell office:value-type="float" office:value="-798.12" table:style-name="ce24">
            <text:p>-798,12</text:p>
          </table:table-cell>
          <table:table-cell office:value-type="float" office:value="-800.32" table:style-name="ce24">
            <text:p>-800,32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56.65899999999999" table:style-name="ce18">
            <text:p>656,659</text:p>
          </table:table-cell>
          <table:table-cell office:value-type="string" table:style-name="ce9">
            <text:p>d) Altres despeses de gestió corrent</text:p>
          </table:table-cell>
          <table:table-cell office:value-type="float" office:value="-3466.16" table:style-name="ce24">
            <text:p>-3466,16</text:p>
          </table:table-cell>
          <table:table-cell office:value-type="float" office:value="-1332" table:style-name="ce24">
            <text:p>-1332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float" office:value="68" table:style-name="ce14">
            <text:p>68</text:p>
          </table:table-cell>
          <table:table-cell office:value-type="string" table:style-name="ce34">
            <text:p>9.Ammortització de l'immobilitzat</text:p>
          </table:table-cell>
          <table:table-cell office:value-type="float" office:value="-330.76" table:style-name="ce10">
            <text:p>-330,76</text:p>
          </table:table-cell>
          <table:table-cell office:value-type="float" office:value="-355.85" table:style-name="ce10">
            <text:p>-355,85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35"/>
          <table:table-cell office:value-type="string" table:style-name="ce36">
            <text:p>I) RESULTAT D'EXPLOTACIÓ</text:p>
          </table:table-cell>
          <table:table-cell office:value-type="float" office:value="-4786.09" table:style-name="ce13">
            <text:p>-4786,09</text:p>
          </table:table-cell>
          <table:table-cell office:value-type="float" office:value="-3183.21" table:style-name="ce13">
            <text:p>-3183,21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23">
            <text:p>760,761,762,769</text:p>
          </table:table-cell>
          <table:table-cell office:value-type="string" table:style-name="ce36">
            <text:p>14. Ingressos financers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office:value-type="string" table:style-name="ce14">
            <text:p>660,662,665,669</text:p>
          </table:table-cell>
          <table:table-cell office:value-type="string" table:style-name="ce36">
            <text:p>15. Despeses Financeres</text:p>
          </table:table-cell>
          <table:table-cell office:value-type="float" office:value="0" table:style-name="ce26">
            <text:p>0,00</text:p>
          </table:table-cell>
          <table:table-cell office:value-type="float" office:value="0" table:style-name="ce26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8"/>
          <table:table-cell office:value-type="string" table:style-name="ce36">
            <text:p>II) RESULTAT FINANCER</text:p>
          </table:table-cell>
          <table:table-cell office:value-type="float" office:value="13.41" table:style-name="ce10">
            <text:p>13,41</text:p>
          </table:table-cell>
          <table:table-cell office:value-type="float" office:value="0" table:formula="of:=SUM([.E54:.E55])" table:style-name="ce10">
            <text:p>0,00</text:p>
          </table:table-cell>
          <table:table-cell table:style-name="ce2"/>
          <table:table-cell table:number-columns-repeated="16378"/>
        </table:table-row>
        <table:table-row table:style-name="ro1">
          <table:table-cell table:style-name="ce2"/>
          <table:table-cell table:style-name="ce11"/>
          <table:table-cell office:value-type="string" table:style-name="ce36">
            <text:p>IV) RESULTAT DE L'EXERCICI</text:p>
          </table:table-cell>
          <table:table-cell office:value-type="float" office:value="-4772.68" table:style-name="ce10">
            <text:p>-4772,68</text:p>
          </table:table-cell>
          <table:table-cell office:value-type="float" office:value="-3183.21" table:style-name="ce10">
            <text:p>-3183,21</text:p>
          </table:table-cell>
          <table:table-cell table:style-name="ce2"/>
          <table:table-cell table:number-columns-repeated="16378"/>
        </table:table-row>
        <table:table-row table:number-rows-repeated="1048519" table:style-name="ro3">
          <table:table-cell table:number-columns-repeated="16384"/>
        </table:table-row>
      </table:table>
      <table:table table:name="Full2" table:style-name="ta2">
        <table:table-column table:style-name="co8" table:default-cell-style-name="ce5"/>
        <table:table-column table:style-name="co6" table:default-cell-style-name="ce5"/>
        <table:table-column table:style-name="co7" table:number-columns-repeated="255" table:default-cell-style-name="ce5"/>
        <table:table-column table:style-name="co7" table:number-columns-repeated="767" table:default-cell-style-name="ce1"/>
        <table:table-column table:style-name="co8" table:number-columns-repeated="15360" table:default-cell-style-name="ce1"/>
        <table:table-row table:number-rows-repeated="1048576" table:style-name="ro3">
          <table:table-cell table:number-columns-repeated="16384"/>
        </table:table-row>
      </table:table>
      <table:table table:name="Full3" table:style-name="ta2">
        <table:table-column table:style-name="co8" table:default-cell-style-name="ce5"/>
        <table:table-column table:style-name="co6" table:default-cell-style-name="ce5"/>
        <table:table-column table:style-name="co7" table:number-columns-repeated="255" table:default-cell-style-name="ce5"/>
        <table:table-column table:style-name="co7" table:number-columns-repeated="767" table:default-cell-style-name="ce1"/>
        <table:table-column table:style-name="co8" table:number-columns-repeated="15360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Mangal" svg:font-family="Mangal"/>
    <style:font-face style:name="Arial1" svg:font-family="Arial1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 number:language="ca" number:country="ES">
      <number:number number:decimal-places="2" number:min-integer-digits="1" number:grouping="true"/>
      <number:text> </number:text>
      <number:currency-symbol number:language="ca" number:country="ES">€</number:currency-symbol>
    </number:currency-style>
    <number:currency-style style:name="N36" number:language="ca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6P0"/>
    </number:currency-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Mangal" style:font-name-asian="Mangal" style:font-name-complex="Mangal" fo:font-size="10pt" style:font-size-asian="10pt" style:font-size-complex="10pt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Arial1" style:font-name-asian="Arial1" style:font-name-complex="Arial1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36">
      <style:table-cell-properties style:vertical-align="automatic" fo:background-color="transparent"/>
      <style:text-properties fo:color="#000000"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36">
      <style:table-cell-properties style:vertical-align="automatic" fo:background-color="transparent"/>
      <style:text-properties fo:color="#000000"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200787401574803in" fo:margin-bottom="0.200787401574803in" fo:margin-left="0.700787401574803in" fo:margin-right="0.736220472440945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page-layout style:name="pm2">
      <style:page-layout-properties fo:margin-top="0.78740157480315in" fo:margin-bottom="0.433464566929134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DMIN</meta:initial-creator>
    <dc:creator>Joan Gracia Osuna</dc:creator>
    <meta:creation-date>2026-02-26T03:15:24Z</meta:creation-date>
    <dc:date>2026-02-26T03:15:24Z</dc:date>
    <meta:print-date>2026-02-26T03:14:18Z</meta:print-date>
    <meta:editing-cycles>69</meta:editing-cycles>
    <meta:editing-duration>PT58866S</meta:editing-duration>
  </office:meta>
</office:document-meta>
</file>